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id</text:p>
          </table:table-cell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properties_small</text:p>
          </table:table-cell>
        </table:table-row>
        <table:table-row table:style-name="ro1">
          <table:table-cell table:style-name="ce1"/>
          <table:table-cell table:style-name="ce1" office:value-type="string" calcext:value-type="string">
            <text:p>https://samtidsbild.museum.link/s/ett-objekt/media/101589</text:p>
          </table:table-cell>
          <table:table-cell table:style-name="ce1" table:number-columns-repeated="2"/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8-25T13:45:43+00:00</meta:creation-date>
    <dc:date>2026-08-25T13:45:43+00:00</dc:date>
  </office:meta>
</office:document-meta>
</file>